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ahnschrift" svg:font-family="Bahnschrift" style:font-family-generic="swiss" style:font-pitch="variable" svg:panose-1="2 11 5 2 4 2 4 2 2 3"/>
    <style:font-face style:name="Yu Mincho" svg:font-family="Yu 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3" style:parent-style-name="Absatz-Standardschriftart" style:family="text">
      <style:text-properties style:font-name="Calibri" style:font-name-asian="Yu Mincho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4" style:parent-style-name="Absatz-Standardschriftart" style:family="text">
      <style:text-properties style:font-name="Calibri" style:font-name-asian="Yu Mincho" style:font-name-complex="Arial" fo:font-size="12pt" style:font-size-asian="12pt" style:font-size-complex="12pt"/>
    </style:style>
    <style:style style:name="P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Calibri" style:font-name-asian="Yu Mincho" style:font-name-complex="Arial" fo:font-size="12pt" style:font-size-asian="12pt" style:font-size-complex="12pt"/>
    </style:style>
    <style:style style:name="P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2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4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5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6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7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8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9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2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2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5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36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37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3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4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4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50" style:parent-style-name="Standard" style:family="paragraph">
      <style:paragraph-properties fo:margin-top="0.1666in" fo:margin-bottom="0.1666in"/>
    </style:style>
    <style:style style:name="T51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2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53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/>
    </style:style>
    <style:style style:name="T54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5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5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5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5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6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7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7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8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8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S1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8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9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Arial" style:font-name-complex="Arial" fo:font-size="14pt" style:font-size-asian="14pt" style:font-size-complex="14pt"/>
    </style:style>
    <style:style style:name="P92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93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4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9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96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97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98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99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0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0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02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03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04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05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0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0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0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0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1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19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2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2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2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2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2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2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2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2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2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2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3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3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3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33" style:parent-style-name="Standard" style:family="paragraph">
      <style:paragraph-properties fo:margin-top="0.1666in" fo:margin-bottom="0.1666in"/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3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3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36" style:parent-style-name="Standard" style:family="paragraph">
      <style:paragraph-properties fo:margin-top="0.1666in" fo:margin-bottom="0.1666in"/>
    </style:style>
    <style:style style:name="T137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38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39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/>
    </style:style>
    <style:style style:name="T14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4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4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4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5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6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6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6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6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6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6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6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6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6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6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171" style:parent-style-name="Standard" style:family="paragraph">
      <style:text-properties style:font-name="Arial" style:font-name-complex="Arial" fo:font-size="12pt" style:font-size-asian="12pt" style:font-size-complex="12pt"/>
    </style:style>
    <style:style style:name="S2" style:family="section">
      <style:section-properties fo:margin-left="0in" fo:margin-right="0in" style:writing-mode="lr-tb">
        <style:columns fo:column-count="2" fo:column-gap="0.4916in"/>
      </style:section-properties>
    </style:style>
    <style:style style:name="P172" style:parent-style-name="Standard" style:family="paragraph">
      <style:text-properties style:font-name="Bahnschrift" style:font-name-asian="Bahnschrift" style:font-name-complex="Bahnschrift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7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4pt" style:font-size-asian="14pt" style:font-size-complex="14pt"/>
    </style:style>
    <style:style style:name="P17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7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7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78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9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8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8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82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83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184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185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186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18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8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8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9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19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9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0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01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02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203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0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0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0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0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0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0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1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1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1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19" style:parent-style-name="Standard" style:family="paragraph">
      <style:paragraph-properties fo:margin-top="0.1666in" fo:margin-bottom="0.1666in"/>
    </style:style>
    <style:style style:name="T220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2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222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/>
    </style:style>
    <style:style style:name="T223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2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25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26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27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2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2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3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4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4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5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5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5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5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256" style:parent-style-name="Standard" style:family="paragraph">
      <style:paragraph-properties fo:break-before="page"/>
    </style:style>
    <style:style style:name="P25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5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4pt" style:font-size-asian="14pt" style:font-size-complex="14pt"/>
    </style:style>
    <style:style style:name="P25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6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6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62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63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64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65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266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267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68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69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270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 style:text-underline-type="single" style:text-underline-style="solid" style:text-underline-width="auto" style:text-underline-mode="continuous"/>
    </style:style>
    <style:style style:name="T271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27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7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7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7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7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7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7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7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8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8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28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8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8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8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86" style:parent-style-name="Standard" style:family="paragraph">
      <style:paragraph-properties>
        <style:tab-stops>
          <style:tab-stop style:type="left" style:position="2.5486in"/>
        </style:tab-stops>
      </style:paragraph-properties>
    </style:style>
    <style:style style:name="T287" style:parent-style-name="Absatz-Standardschriftart" style:family="text">
      <style:text-properties style:font-name="Bahnschrift" style:font-name-asian="Bahnschrift" style:font-name-complex="Bahnschrift" fo:font-size="11pt" style:font-size-asian="11pt" style:font-size-complex="11pt"/>
    </style:style>
    <style:style style:name="T288" style:parent-style-name="Absatz-Standardschriftart" style:family="text">
      <style:text-properties style:font-name="Bahnschrift" style:font-name-asian="Bahnschrift" style:font-name-complex="Bahnschrift" fo:font-size="11pt" style:font-size-asian="11pt" style:font-size-complex="11pt"/>
    </style:style>
    <style:style style:name="P28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9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4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95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6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29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99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00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0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2pt" style:font-size-asian="12pt" style:font-size-complex="12pt"/>
    </style:style>
    <style:style style:name="P302" style:parent-style-name="Standard" style:family="paragraph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0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0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05" style:parent-style-name="Standard" style:family="paragraph">
      <style:paragraph-properties fo:margin-top="0.1666in" fo:margin-bottom="0.1666in"/>
    </style:style>
    <style:style style:name="T306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07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T308" style:parent-style-name="Absatz-Standardschriftart" style:family="text"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/>
    </style:style>
    <style:style style:name="T309" style:parent-style-name="Absatz-Standardschriftart" style:family="text">
      <style:text-properties style:font-name="Bahnschrift" style:font-name-asian="Bahnschrift" style:font-name-complex="Bahnschrift" fo:font-size="12pt" style:font-size-asian="12pt" style:font-size-complex="12pt"/>
    </style:style>
    <style:style style:name="P31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1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1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1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1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2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3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4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5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6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7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8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29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30" style:parent-style-name="Standard" style:family="paragraph">
      <style:text-properties style:font-name="Bahnschrift" style:font-name-asian="Bahnschrift" style:font-name-complex="Bahnschrift" fo:font-size="12pt" style:font-size-asian="12pt" style:font-size-complex="12pt"/>
    </style:style>
    <style:style style:name="P331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32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333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34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35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36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37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size="11pt" style:font-size-asian="11pt" style:font-size-complex="11pt"/>
    </style:style>
    <style:style style:name="P338" style:parent-style-name="Standard" style:family="paragraph">
      <style:paragraph-properties>
        <style:tab-stops>
          <style:tab-stop style:type="left" style:position="2.5486in"/>
        </style:tab-stops>
      </style:paragraph-properties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39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40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41" style:parent-style-name="Standard" style:family="paragraph">
      <style:text-properties style:font-name="Bahnschrift" style:font-name-asian="Bahnschrift" style:font-name-complex="Bahnschrift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342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  <style:style style:name="P343" style:parent-style-name="Standard" style:family="paragraph">
      <style:text-properties style:font-name="Bahnschrift" style:font-name-asian="Bahnschrift" style:font-name-complex="Bahnschrift" fo:font-size="11pt" style:font-size-asian="11pt" style:font-size-complex="11pt"/>
    </style:style>
  </office:automatic-styles>
  <office:body>
    <office:text text:use-soft-page-breaks="true">
      <text:p text:style-name="P1">BEDARFSLISTE - 1. KLASSE MITTELSCHULE</text:p>
      <text:p text:style-name="P2"><text:span text:style-name="T3">Allgemein</text:span><text:span text:style-name="T4">: Federpennal mit Stiften inkl. Füllfeder (inkl. Ersatzpatronen) und Tintenlöscher aus der VS (Filzstifte, Farbstifte, Fineliner), Kleber, Schere, Tixoroller immer in der Schultasche!<text:s/></text:span></text:p>
      <text:p text:style-name="P5"/>
      <text:p text:style-name="P6">Religion:<text:s/></text:p>
      <text:p text:style-name="P7">1 A4 40 Blatt liniert</text:p>
      <text:p text:style-name="P8"/>
      <text:p text:style-name="P9">Deutsch:<text:s/></text:p>
      <text:p text:style-name="P10"><text:span text:style-name="T11">2 Quarthefte, 20 Blatt, liniert (mit Rand),<text:s/></text:span><text:span text:style-name="T12">Umschlag</text:span><text:span text:style-name="T13">: orange, lila</text:span></text:p>
      <text:p text:style-name="P14"><text:span text:style-name="T15">1 A4 40 Blatt liniert (mit Rand),<text:s/></text:span><text:span text:style-name="T16">Umschlag</text:span><text:span text:style-name="T17">: blau</text:span></text:p>
      <text:p text:style-name="P18"><text:span text:style-name="T19">1 A5 20 Blatt liniert mit Rand,<text:s/></text:span><text:span text:style-name="T20">Umschlag</text:span><text:span text:style-name="T21">: weiß</text:span></text:p>
      <text:p text:style-name="P22">1 Schnellhefter, orange</text:p>
      <text:p text:style-name="P23"/>
      <text:p text:style-name="P24">Mathematik:</text:p>
      <text:p text:style-name="P25">2 A4 20 Blatt kariert (ohne Rand)</text:p>
      <text:p text:style-name="P26">1 A4 40 Blatt kariert (ohne Rand)</text:p>
      <text:p text:style-name="P27">1 Schnellheft</text:p>
      <text:p text:style-name="P28">1 Geodreieck (klein)</text:p>
      <text:p text:style-name="P29">1 Zirkel (schnellverstellbar)</text:p>
      <text:p text:style-name="P30">1 Druckbleistift, Ersatzminen</text:p>
      <text:p text:style-name="P31"/>
      <text:p text:style-name="P32">Englisch:</text:p>
      <text:p text:style-name="P33">1 x Soft-Ringmappe A4, 2 Ringe, 2cm Rücken + 1 Trennblatt</text:p>
      <text:p text:style-name="P34">1 x Heft A4, 20 Blatt, ohne Rand</text:p>
      <text:p text:style-name="P35"><text:span text:style-name="T36">1 x Quartheft, 20 Blatt, mit Rand</text:span><text:line-break/><text:span text:style-name="T37">1 x A5 Vokabelheft (Trennstrich Mitte)</text:span></text:p>
      <text:p text:style-name="P38"/>
      <text:p text:style-name="P39">Geografie:</text:p>
      <text:p text:style-name="P40">1x A4 40 Blatt kariert</text:p>
      <text:p text:style-name="P41">1x Schnellhefter<text:s/></text:p>
      <text:p text:style-name="P42"/>
      <text:p text:style-name="P43">Biologie:<text:s/></text:p>
      <text:p text:style-name="P44">1 A4 20 Blatt kariert, grüner Umschlag</text:p>
      <text:p text:style-name="P45">1 Soft-Mappe, 2 Ringe</text:p>
      <text:p text:style-name="P46"/>
      <text:p text:style-name="P47">Musik (alle):</text:p>
      <text:p text:style-name="P48">1 Schnellhefter<text:s/></text:p>
      <text:p text:style-name="P49">1 A4 20 Blatt kariert</text:p>
      <text:p text:style-name="P50"><text:span text:style-name="T51">Musikzweig: (nur für Chor, Popmusikensemble und Band)</text:span><text:line-break/><text:span text:style-name="T52">1 Ringmappe A4,<text:s/></text:span><text:span text:style-name="T53">schwarz</text:span><text:span text:style-name="T54">, 3cm</text:span></text:p>
      <text:p text:style-name="P55">Bildnerische Erziehung (Kunst und Gestaltung) und Technik und Design (Werken): <text:s/></text:p>
      <text:p text:style-name="P56">1x A3 Zeichenblock</text:p>
      <text:p text:style-name="P57">Schuhschachtel<text:s/></text:p>
      <text:p text:style-name="P58">2x Bleistift verschiedener Härtegrade (HB, 2B oder 3B)</text:p>
      <text:p text:style-name="P59">Spitzer</text:p>
      <text:p text:style-name="P60">Radiergummi</text:p>
      <text:p text:style-name="P61">Kleber<text:s/></text:p>
      <text:p text:style-name="P62">Schere</text:p>
      <text:p text:style-name="P63">Farbstifte</text:p>
      <text:p text:style-name="P64">Filzstifte</text:p>
      <text:p text:style-name="P65">Ölkreiden</text:p>
      <text:p text:style-name="P66">Wasserfarben inkl. Deckweiß</text:p>
      <text:p text:style-name="P67">Mind. 4 Pinsel (verschiedene Größen)</text:p>
      <text:p text:style-name="P68">Wasserbecher</text:p>
      <text:p text:style-name="P69">Maltuch</text:p>
      <text:p text:style-name="P70">Altes T-Shirt oder Hemd (als Malkittel)</text:p>
      <text:p text:style-name="P71">Geodreieck</text:p>
      <text:p text:style-name="P72">Schnellhefter und Einlageblätter (der gleiche Schnellhefter und die Einlageblätter können für Kunst und Gestaltung und Technik und Design genutzt werden)</text:p>
      <text:p text:style-name="P73"/>
      <text:p text:style-name="P74">Alle Materialien können bis zu 4 Jahre verwendet werden. Ein Ersatz ist nur bei Verlust oder vollständigem Aufbrauchen nötig.</text:p>
      <text:p text:style-name="P75"/>
      <text:p text:style-name="P76">Bewegung und Sport:</text:p>
      <text:p text:style-name="P77">Turngewand (Hose, T-Shirt, Socken)</text:p>
      <text:p text:style-name="P78">Indoorschuhe (helle/abriebfeste Sohle)</text:p>
      <text:p text:style-name="P79">Outdoorschuhe</text:p>
      <text:p text:style-name="P80"/>
      <text:p text:style-name="P81">Digitale Grundbildung:<text:s/></text:p>
      <text:p text:style-name="P82">Laptoptasche 14 Zoll, Maus<text:s/></text:p>
      <text:p text:style-name="P83"/>
      <text:p text:style-name="P84">Soziales Lernen:<text:s/></text:p>
      <text:p text:style-name="P85">1 x Ringmappe A4, 2 Ringe, 8 cm</text:p>
      <text:p text:style-name="P86">4 x Trennblätter</text:p>
      <text:p text:style-name="P87">1 x Collegeblock kariert, mind. 80 Bl.</text:p>
      <text:p text:style-name="P88">20 Stk. Klarsichthüllen</text:p>
      <text:section text:name="Sect1" text:style-name="S1">
        <text:p text:style-name="P89"/>
        <text:p text:style-name="P90">BEDARFSLISTE - 2. KLASSE MITTELSCHULE</text:p>
        <text:p text:style-name="P91"><text:s/></text:p>
        <text:p text:style-name="P92"><text:span text:style-name="T93">Religion:<text:s/></text:span><text:line-break/><text:span text:style-name="T94">A4 liniert 40 Blatt</text:span></text:p>
        <text:p text:style-name="P95"/>
        <text:p text:style-name="P96"><text:span text:style-name="T97">Deutsch:<text:s/></text:span></text:p>
        <text:p text:style-name="P98"><text:span text:style-name="T99">2 Quarthefte, 20 Blatt, liniert (mit Rand),<text:s/></text:span><text:span text:style-name="T100">Umschlag</text:span><text:span text:style-name="T101">: orange, lila</text:span></text:p>
        <text:p text:style-name="P102"><text:span text:style-name="T103">1 A4 40 Blatt liniert (mit Rand)<text:s/></text:span><text:span text:style-name="T104">Umschlag</text:span><text:span text:style-name="T105">: frei</text:span></text:p>
        <text:p text:style-name="P106">1 Schnellhefter, orange</text:p>
        <text:p text:style-name="P107"/>
        <text:p text:style-name="P108">Mathematik:</text:p>
        <text:p text:style-name="P109">2 A4 20 Blatt kariert (ohne Rand)</text:p>
        <text:p text:style-name="P110">1 A4 40 Blatt kariert (ohne Rand)</text:p>
        <text:p text:style-name="P111">1 Schnellheft</text:p>
        <text:p text:style-name="P112">1 Geodreieck (klein)</text:p>
        <text:p text:style-name="P113">1 Zirkel (schnellverstellbar)</text:p>
        <text:p text:style-name="P114">1 Druckbleistift</text:p>
        <text:p text:style-name="P115"/>
        <text:p text:style-name="P116">Englisch:<text:s/></text:p>
        <text:p text:style-name="P117">1 x Soft-Ringmappe A4, 2 Ringe, 2cm Rücken + 1 Trennblatt<text:s/></text:p>
        <text:p text:style-name="P118">1 x Heft A4, 20 Blatt, ohne Rand<text:s/></text:p>
        <text:p text:style-name="P119"><text:span text:style-name="T120">1 x Quartheft, 20 Blatt, mit Rand<text:s/></text:span><text:line-break/><text:span text:style-name="T121">1 x A5 Vokabelheft (Trennstrich Mitte)</text:span></text:p>
        <text:p text:style-name="P122"/>
        <text:p text:style-name="P123">Geschichte:</text:p>
        <text:p text:style-name="P124">1 x Soft-Ringmappe A4, 2 Ringe, 1cm Rücken, Einlageblätter liniert.</text:p>
        <text:p text:style-name="P125"/>
        <text:p text:style-name="P126">Geografie:</text:p>
        <text:p text:style-name="P127">1x A4 40 Blatt kariert</text:p>
        <text:p text:style-name="P128">1x Schnellhefter<text:s/></text:p>
        <text:p text:style-name="P129"/>
        <text:p text:style-name="P130">Biologie:</text:p>
        <text:p text:style-name="P131">1 A4 20 Blatt kariert, grüner Umschlag</text:p>
        <text:p text:style-name="P132">1 Soft-Mappe, 2 Ringe</text:p>
        <text:p text:style-name="P133">Musik (alle):</text:p>
        <text:p text:style-name="P134">1 Schnellhefter<text:s/></text:p>
        <text:p text:style-name="P135">1 A4 20 Blatt kariert</text:p>
        <text:p text:style-name="P136"><text:span text:style-name="T137">Musikzweig: (nur für Chor, Popmusikensemble und Band):</text:span><text:line-break/><text:span text:style-name="T138">1 Ringmappe A4,<text:s/></text:span><text:span text:style-name="T139">schwarz</text:span><text:span text:style-name="T140">, 3cm</text:span></text:p>
        <text:p text:style-name="P141">Bildnerische Erziehung (Kunst und Gestaltung) und Technik und Design (Werken):<text:s/></text:p>
        <text:p text:style-name="P142">1x A3 Zeichenblock</text:p>
        <text:p text:style-name="P143">Schuhschachtel<text:s/></text:p>
        <text:p text:style-name="P144">2x Bleistift verschiedener Härtegrade (HB, 2B oder 3B)</text:p>
        <text:p text:style-name="P145">Spitzer</text:p>
        <text:p text:style-name="P146">Radiergummi</text:p>
        <text:p text:style-name="P147">Kleber<text:s/></text:p>
        <text:p text:style-name="P148">Schere</text:p>
        <text:p text:style-name="P149">Farbstifte</text:p>
        <text:p text:style-name="P150">Filzstifte</text:p>
        <text:p text:style-name="P151">Ölkreiden</text:p>
        <text:p text:style-name="P152">Wasserfarben inkl. Deckweiß</text:p>
        <text:p text:style-name="P153">Mind. 4 Pinsel (verschiedene Größen)</text:p>
        <text:p text:style-name="P154">Wasserbecher</text:p>
        <text:p text:style-name="P155">Maltuch</text:p>
        <text:p text:style-name="P156">Altes T-Shirt oder Hemd (als Malkittel) Geodreieck<text:s/></text:p>
        <text:p text:style-name="P157">Schnellhefter und Einlageblätter (der gleiche Schnellhefter und die Einlageblätter können für Kunst und Gestaltung und Technik und Design genutzt werden)</text:p>
        <text:p text:style-name="P158"/>
        <text:p text:style-name="P159">Alle Materialien können bis zu 4 Jahre verwendet werden. Ein Ersatz ist nur bei Verlust oder vollständigem Aufbrauchen nötig.</text:p>
        <text:p text:style-name="P160"/>
        <text:p text:style-name="P161">Bewegung und Sport:</text:p>
        <text:p text:style-name="P162">Turngewand (Hose, T-Shirt, Socken)</text:p>
        <text:p text:style-name="P163">Indoorschuhe (helle/abriebfeste Sohle)</text:p>
        <text:p text:style-name="P164">Outdoorschuhe</text:p>
        <text:p text:style-name="P165"/>
        <text:p text:style-name="P166">Ernährung und Haushalt:</text:p>
        <text:p text:style-name="P167">1x Ringmappe A4, 3cm mit Klarsichtfolien</text:p>
        <text:p text:style-name="P168"/>
        <text:p text:style-name="P169">Physik:</text:p>
        <text:p text:style-name="P170">1x Schnellhefter mit karierten Einlageblättern</text:p>
        <text:p text:style-name="P171"/>
      </text:section>
      <text:section text:name="Sect2" text:style-name="S2">
        <text:soft-page-break/>
        <text:p text:style-name="P172">BEDARFSLISTE - 3. KLASSE MITTELSCHULE</text:p>
        <text:p text:style-name="P173"/>
        <text:p text:style-name="P174">Religion:</text:p>
        <text:p text:style-name="P175">A4 liniert 40 Blatt</text:p>
        <text:p text:style-name="P176"/>
        <text:p text:style-name="P177"><text:span text:style-name="T178">Deutsch:<text:s/></text:span></text:p>
        <text:p text:style-name="P179"><text:span text:style-name="T180">2 Quarthefte, 20 Blatt, liniert (mit Rand),<text:s/></text:span><text:span text:style-name="T181">Umschlag</text:span><text:span text:style-name="T182">: orange, lila</text:span></text:p>
        <text:p text:style-name="P183"><text:span text:style-name="T184">1 A4 40 Blatt liniert (mit Rand)<text:s/></text:span><text:span text:style-name="T185">Umschlag</text:span><text:span text:style-name="T186">: frei</text:span></text:p>
        <text:p text:style-name="P187">1 Schnellhefter, orange</text:p>
        <text:p text:style-name="P188"/>
        <text:p text:style-name="P189">Mathematik:</text:p>
        <text:p text:style-name="P190">2 A4 20 Blatt kariert (ohne Rand)</text:p>
        <text:p text:style-name="P191">1 A4 40 Blatt kariert (ohne Rand)</text:p>
        <text:p text:style-name="P192">1 Schnellheft</text:p>
        <text:p text:style-name="P193">1 Geodreieck (klein)</text:p>
        <text:p text:style-name="P194">1 Zirkel (schnellverstellbar)</text:p>
        <text:p text:style-name="P195">1 Druckbleistift</text:p>
        <text:p text:style-name="P196">1 Taschenrechner (empfohlen: TI 36X) (Zu Schulbeginn gibt es die Möglichkeit einer Sammelbestellung in der Schule)<text:s/></text:p>
        <text:p text:style-name="P197"/>
        <text:p text:style-name="P198">Englisch:</text:p>
        <text:p text:style-name="P199">1 x Soft-Ringmappe A4, 2 Ringe, 2cm Rücken + 1 Trennblatt</text:p>
        <text:p text:style-name="P200">1 x Heft A4, 20 Blatt, ohne Rand</text:p>
        <text:p text:style-name="P201"><text:span text:style-name="T202">1 x Quartheft, 20 Blatt, mit Rand</text:span><text:line-break/><text:span text:style-name="T203">1 x A5 Vokabelheft (Trennstrich Mitte)</text:span></text:p>
        <text:p text:style-name="P204"/>
        <text:p text:style-name="P205">Geschichte:</text:p>
        <text:p text:style-name="P206">1 x Soft-Ringmappe A4, 2 Ringe, 1cm Rücken, Einlageblätter liniert.</text:p>
        <text:p text:style-name="P207"/>
        <text:p text:style-name="P208">Geografie:</text:p>
        <text:p text:style-name="P209">1x A4 40 Blatt kariert</text:p>
        <text:p text:style-name="P210">1x Schnellhefter<text:s/></text:p>
        <text:p text:style-name="P211"/>
        <text:p text:style-name="P212">Biologie:</text:p>
        <text:p text:style-name="P213">1 A4 20 Blatt kariert, grüner Umschlag</text:p>
        <text:p text:style-name="P214">1 Soft-Mappe, 2 Ringe</text:p>
        <text:p text:style-name="P215"/>
        <text:p text:style-name="P216">Musik (alle):</text:p>
        <text:p text:style-name="P217">1 Schnellhefter<text:s/></text:p>
        <text:p text:style-name="P218">1 A4 20 Blatt kariert</text:p>
        <text:p text:style-name="P219"><text:span text:style-name="T220">Musikzweig: (nur für Chor, Popmusikensemble und Band)</text:span><text:line-break/><text:span text:style-name="T221">1 Ringmappe A4,<text:s/></text:span><text:span text:style-name="T222">schwarz</text:span><text:span text:style-name="T223">, 3cm</text:span></text:p>
        <text:p text:style-name="P224"/>
        <text:p text:style-name="P225"><text:span text:style-name="T226">Bildnerische Erziehung (Kunst und Gestaltung) und Technik und Design (Werken):</text:span><text:span text:style-name="T227"><text:s/></text:span></text:p>
        <text:p text:style-name="P228">1x A3 Zeichenblock</text:p>
        <text:p text:style-name="P229">Schuhschachtel<text:s/></text:p>
        <text:p text:style-name="P230">2x Bleistift verschiedener Härtegrade (HB, 2B oder 3B)</text:p>
        <text:p text:style-name="P231">Spitzer</text:p>
        <text:p text:style-name="P232">Radiergummi</text:p>
        <text:p text:style-name="P233">Kleber<text:s/></text:p>
        <text:p text:style-name="P234">Schere</text:p>
        <text:p text:style-name="P235">Farbstifte</text:p>
        <text:p text:style-name="P236">Filzstifte</text:p>
        <text:p text:style-name="P237">Ölkreiden</text:p>
        <text:p text:style-name="P238">Wasserfarben inkl. Deckweiß</text:p>
        <text:p text:style-name="P239">Mind. 4 Pinsel (verschiedene Größen)</text:p>
        <text:p text:style-name="P240">Wasserbecher</text:p>
        <text:p text:style-name="P241">Maltuch</text:p>
        <text:p text:style-name="P242">Malerkreppband</text:p>
        <text:p text:style-name="P243">Altes T-Shirt oder Hemd (als Malkittel)<text:s/></text:p>
        <text:p text:style-name="P244">Geodreieck<text:s/></text:p>
        <text:p text:style-name="P245">Schnellhefter und Einlageblätter (der gleiche Schnellhefter und die Einlageblätter können für Kunst und Gestaltung und Technik und Design genutzt werden)</text:p>
        <text:p text:style-name="P246"/>
        <text:p text:style-name="P247">Alle Materialien können bis zu 4 Jahre verwendet werden. Ein Ersatz ist nur bei Verlust oder vollständigem Aufbrauchen nötig.</text:p>
        <text:p text:style-name="P248"/>
        <text:p text:style-name="P249">Bewegung und Sport:</text:p>
        <text:p text:style-name="P250">Turngewand (Hose, T-Shirt, Socken)</text:p>
        <text:p text:style-name="P251">Indoorschuhe (helle/abriebfeste Sohle)</text:p>
        <text:p text:style-name="P252">Outdoorschuhe</text:p>
        <text:p text:style-name="P253"/>
        <text:p text:style-name="P254">Physik:</text:p>
        <text:p text:style-name="P255">1x Schnellhefter mit karierten Einlageblättern</text:p>
        <text:p text:style-name="P256"/>
        <text:p text:style-name="P257">BEDARFSLISTE - 4. KLASSE MITTELSCHULE</text:p>
        <text:p text:style-name="P258"/>
        <text:p text:style-name="P259">Religion:<text:s/></text:p>
        <text:p text:style-name="P260">A4 liniert 20 Blatt</text:p>
        <text:p text:style-name="P261"/>
        <text:p text:style-name="P262"><text:span text:style-name="T263">Deutsch:<text:s/></text:span></text:p>
        <text:p text:style-name="P264"><text:span text:style-name="T265">2 Quarthefte, 20 Blatt, liniert (mit Rand),<text:s/></text:span><text:span text:style-name="T266">Umschlag</text:span><text:span text:style-name="T267">: orange, lila</text:span></text:p>
        <text:p text:style-name="P268"><text:span text:style-name="T269">1 A4 40 Blatt liniert (mit Rand)<text:s/></text:span><text:span text:style-name="T270">Umschlag</text:span><text:span text:style-name="T271">: frei</text:span></text:p>
        <text:p text:style-name="P272">1 Schnellhefter, orange</text:p>
        <text:p text:style-name="P273"/>
        <text:p text:style-name="P274">Mathematik:</text:p>
        <text:p text:style-name="P275">2 A4 20 Blatt kariert (ohne Rand)</text:p>
        <text:p text:style-name="P276">1 A4 40 Blatt kariert (ohne Rand)</text:p>
        <text:p text:style-name="P277">1 Schnellheft</text:p>
        <text:p text:style-name="P278">1 Geodreieck (klein)</text:p>
        <text:p text:style-name="P279">1 Zirkel (schnellverstellbar)</text:p>
        <text:p text:style-name="P280">1 Druckbleistift</text:p>
        <text:p text:style-name="P281">1 Taschenrechner (empfohlen: TI 30X oder TI 36X)<text:s/></text:p>
        <text:p text:style-name="P282"/>
        <text:p text:style-name="P283">Englisch:</text:p>
        <text:p text:style-name="P284">1 x Soft-Ringmappe A4, 2 Ringe, 2cm Rücken + 1 Trennblatt</text:p>
        <text:p text:style-name="P285">1 x Heft A4, 20 Blatt, ohne Rand</text:p>
        <text:p text:style-name="P286"><text:span text:style-name="T287">1 x Quartheft, 20 Blatt, mit Rand</text:span><text:line-break/><text:span text:style-name="T288">1 x A5 Vokabelheft (Trennstrich Mitte)</text:span></text:p>
        <text:p text:style-name="P289"/>
        <text:p text:style-name="P290">Geschichte:</text:p>
        <text:p text:style-name="P291">1 x Soft-Ringmappe A4, 2 Ringe, 1cm Rücken, Einlageblätter liniert.</text:p>
        <text:p text:style-name="P292"/>
        <text:p text:style-name="P293"/>
        <text:p text:style-name="P294">Geografie:</text:p>
        <text:p text:style-name="P295">1x A4 40 Blatt kariert</text:p>
        <text:p text:style-name="P296">1x Schnellhefter<text:s/></text:p>
        <text:p text:style-name="P297"/>
        <text:p text:style-name="P298">Biologie:</text:p>
        <text:p text:style-name="P299">1 A4 20 Blatt kariert, grüner Umschlag</text:p>
        <text:p text:style-name="P300">1 Soft-Mappe, 2 Ringe</text:p>
        <text:p text:style-name="P301"><text:s/></text:p>
        <text:p text:style-name="P302">Musik (alle):</text:p>
        <text:p text:style-name="P303">1 Schnellhefter<text:s/></text:p>
        <text:p text:style-name="P304">1 A4 20 Blatt kariert</text:p>
        <text:p text:style-name="P305"><text:span text:style-name="T306">Musikzweig (nur für Chor, Popmusikensemble und Band):</text:span><text:line-break/><text:span text:style-name="T307">1 Ringmappe A4,<text:s/></text:span><text:span text:style-name="T308">schwarz</text:span><text:span text:style-name="T309">, 3cm</text:span></text:p>
        <text:p text:style-name="P310"/>
        <text:p text:style-name="P311">Bildnerische Erziehung (Kunst und Gestaltung):<text:s/></text:p>
        <text:p text:style-name="P312">1x A3 Zeichenblock</text:p>
        <text:p text:style-name="P313">Schuhschachtel<text:s/></text:p>
        <text:p text:style-name="P314">2x Bleistift verschiedener Härtegrade (HB, 2B oder 3B)</text:p>
        <text:p text:style-name="P315">Spitzer</text:p>
        <text:p text:style-name="P316">Radiergummi</text:p>
        <text:p text:style-name="P317">Kleber<text:s/></text:p>
        <text:p text:style-name="P318">Schere</text:p>
        <text:p text:style-name="P319">Farbstifte</text:p>
        <text:p text:style-name="P320">Filzstifte</text:p>
        <text:p text:style-name="P321">Ölkreiden</text:p>
        <text:p text:style-name="P322">Wasserfarben inkl. Deckweiß</text:p>
        <text:p text:style-name="P323">Mind. 4 Pinsel (verschiedene Größen)</text:p>
        <text:p text:style-name="P324">Wasserbecher</text:p>
        <text:p text:style-name="P325">Maltuch</text:p>
        <text:p text:style-name="P326">Malerkreppband</text:p>
        <text:p text:style-name="P327">Altes T-Shirt oder Hemd (als Malkittel)</text:p>
        <text:p text:style-name="P328">Geodreieck<text:s/></text:p>
        <text:p text:style-name="P329">Schnellhefter und Einlageblätter (der gleiche Schnellhefter und die Einlageblätter können für Kunst und Gestaltung und Technik und Design genutzt werden)</text:p>
        <text:p text:style-name="P330"/>
        <text:p text:style-name="P331">Alle Materialien können bis zu 4 Jahre verwendet werden. Ein Ersatz ist nur bei Verlust oder vollständigem Aufbrauchen nötig.</text:p>
        <text:p text:style-name="P332"/>
        <text:p text:style-name="P333">Bewegung und Sport:</text:p>
        <text:p text:style-name="P334">Turngewand (Hose, T-Shirt, Socken)</text:p>
        <text:p text:style-name="P335">Indoorschuhe (helle/abriebfeste Sohle)</text:p>
        <text:p text:style-name="P336">Outdoorschuhe</text:p>
        <text:p text:style-name="P337"/>
        <text:p text:style-name="P338">Physik:</text:p>
        <text:p text:style-name="P339">1x Schnellhefter mit karierten Einlageblättern</text:p>
        <text:p text:style-name="P340"/>
        <text:p text:style-name="P341">Chemie:<text:s/></text:p>
        <text:p text:style-name="P342">1x Schnellhefter mit karierten Einlageblättern</text:p>
        <text:p text:style-name="P34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ahnschrift" svg:font-family="Bahnschrift" style:font-family-generic="swiss" style:font-pitch="variable" svg:panose-1="2 11 5 2 4 2 4 2 2 3"/>
    <style:font-face style:name="Yu Mincho" svg:font-family="Yu Mincho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fo:language="de" fo:country="AT" style:language-asian="de" style:country-asian="DE" fo:hyphenate="false"/>
    </style:style>
    <style:style style:name="Absatz-Standardschriftart" style:display-name="Absatz-Standardschriftart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style:font-name="Times New Roman" style:font-name-asian="Times New Roman" style:font-name-complex="Times New Roman" style:letter-kerning="false" fo:font-size="10pt" style:font-size-asian="10pt" style:font-size-complex="10pt" fo:language="de" fo:country="AT" style:language-asian="de" style:country-asian="D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style:font-name="Times New Roman" style:font-name-asian="Times New Roman" style:font-name-complex="Times New Roman" style:letter-kerning="false" fo:font-size="10pt" style:font-size-asian="10pt" style:font-size-complex="10pt" fo:language="de" fo:country="AT" style:language-asian="de" style:country-asian="DE"/>
    </style:style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columns fo:column-count="2" fo:column-gap="0.4916in"/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footer>
        <text:p text:style-name="Fußzeil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ja Wechselberger</meta:initial-creator>
    <dc:creator>Karoline Leitner</dc:creator>
    <meta:creation-date>2026-08-27T11:17:00Z</meta:creation-date>
    <dc:date>2026-08-27T11:17:00Z</dc:date>
    <meta:template xlink:href="Normal" xlink:type="simple"/>
    <meta:editing-cycles>2</meta:editing-cycles>
    <meta:editing-duration>PT0S</meta:editing-duration>
    <meta:document-statistic meta:page-count="4" meta:paragraph-count="14" meta:word-count="1026" meta:character-count="7481" meta:row-count="53" meta:non-whitespace-character-count="6469"/>
  </office:meta>
</office:document-meta>
</file>